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ланк-заявления-о-передаче-в-государственный-орган-подарков-полученных-в-связи-с-протокольными-мероприятиями-служебными-командировками-и-другими-официальными-мероприятиями"/>Бланк заявления о передаче в государственный орган подарков, полученных в связи с протокольными мероприятиями, служебными командировками и другими официальными мероприятиями<text:bookmark-end text:name="бланк-заявления-о-передаче-в-государственный-орган-подарков-полученных-в-связи-с-протокольными-мероприятиями-служебными-командировками-и-другими-официальными-мероприятиями"/></text:h>
      <text:p text:style-name="First_20_paragraph">26.07.2017</text:p>
      <text:p text:style-name="Text_20_body"><text:line-break/></text:p>
      <text:p text:style-name="Text_20_body">Адрес страницы: <text:a xlink:type="simple" xlink:href="http://cheremush.mos.ru/anti-corruption/forms-of-documents-related-to-anti-corruption-for-filling/detail/6555302.html" office:name=""><text:span text:style-name="Definition">http://cheremush.mos.ru/anti-corruption/forms-of-documents-related-to-anti-corruption-for-filling/detail/6555302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16:18:21Z</meta:creation-date>
    <dc:date>2023-08-09T16:18:21Z</dc:date>
  </office:meta>
</office:document-meta>
</file>