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доходах-об-имуществе-и-обязательствах-имущественного-характера-супруги-супруга-и-несовершеннолетних-детей-государственного-служащего"/>Форма справки о доходах, об имуществе и обязательствах имущественного характера супруги (супруга) и несовершеннолетних детей государственного служащего<text:bookmark-end text:name="форма-справки-о-доходах-об-имуществе-и-обязательствах-имущественного-характера-супруги-супруга-и-несовершеннолетних-детей-государственного-служащего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17.html" office:name=""><text:span text:style-name="Definition">http://cheremush.mos.ru/anti-corruption/forms-of-documents-related-to-anti-corruption-for-filling/detail/6555317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7:38:07Z</meta:creation-date>
    <dc:date>2023-06-21T17:38:07Z</dc:date>
  </office:meta>
</office:document-meta>
</file>