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справки-о-доходах-об-имуществе-и-обязательствах-имущественного-характера-супруги-супруга-претендующего-на-замещение-должности-государственной-службы"/>Форма справки о доходах, об имуществе и обязательствах имущественного характера супруги (супруга) претендующего на замещение должности государственной службы<text:bookmark-end text:name="форма-справки-о-доходах-об-имуществе-и-обязательствах-имущественного-характера-супруги-супруга-претендующего-на-замещение-должности-государственной-службы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19.html" office:name=""><text:span text:style-name="Definition">http://cheremush.mos.ru/anti-corruption/forms-of-documents-related-to-anti-corruption-for-filling/detail/6555319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16:28:29Z</meta:creation-date>
    <dc:date>2023-08-09T16:28:29Z</dc:date>
  </office:meta>
</office:document-meta>
</file>