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ращение-бывшего-служащего-о-даче-согласия-на-замещение-должности-в-коммерческой-организации"/>Обращение бывшего служащего о даче согласия на замещение должности в коммерческой организации<text:bookmark-end text:name="обращение-бывшего-служащего-о-даче-согласия-на-замещение-должности-в-коммерческой-организации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23.html" office:name=""><text:span text:style-name="Definition">http://cheremush.mos.ru/anti-corruption/forms-of-documents-related-to-anti-corruption-for-filling/detail/6555323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7:13:24Z</meta:creation-date>
    <dc:date>2023-05-17T17:13:24Z</dc:date>
  </office:meta>
</office:document-meta>
</file>