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разец-об-отказе-о-дачи-объяснений"/>Образец об отказе о дачи объяснений<text:bookmark-end text:name="образец-об-отказе-о-дачи-объяснений"/></text:h>
      <text:p text:style-name="First_20_paragraph">26.07.2017</text:p>
      <text:p text:style-name="Text_20_body"><text:line-break/></text:p>
      <text:p text:style-name="Text_20_body">Адрес страницы: <text:a xlink:type="simple" xlink:href="http://cheremush.mos.ru/anti-corruption/forms-of-documents-related-to-anti-corruption-for-filling/detail/6555332.html" office:name=""><text:span text:style-name="Definition">http://cheremush.mos.ru/anti-corruption/forms-of-documents-related-to-anti-corruption-for-filling/detail/6555332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00:51:32Z</meta:creation-date>
    <dc:date>2023-08-09T00:51:32Z</dc:date>
  </office:meta>
</office:document-meta>
</file>