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зец-обращение-гражданина-юридического-лица-по-фактам-коррупционных-правонарушений"/>Образец обращение гражданина, юридического лица по фактам коррупционных правонарушений<text:bookmark-end text:name="образец-обращение-гражданина-юридического-лица-по-фактам-коррупционных-правонарушений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38.html" office:name=""><text:span text:style-name="Definition">http://cheremush.mos.ru/anti-corruption/forms-of-documents-related-to-anti-corruption-for-filling/detail/6555338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54:26Z</meta:creation-date>
    <dc:date>2023-08-09T00:54:26Z</dc:date>
  </office:meta>
</office:document-meta>
</file>