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явление-служащего-о-невозможности-по-объективным-причинам-представить-сведения-о-доходах-своего-супруги-га"/>Заявление служащего о невозможности по объективным причинам представить сведения о доходах своего супруги (га)<text:bookmark-end text:name="заявление-служащего-о-невозможности-по-объективным-причинам-представить-сведения-о-доходах-своего-супруги-га"/></text:h>
      <text:p text:style-name="First_20_paragraph">26.07.2017</text:p>
      <text:p text:style-name="Text_20_body"><text:line-break/></text:p>
      <text:p text:style-name="Text_20_body">Адрес страницы: <text:a xlink:type="simple" xlink:href="http://cheremush.mos.ru/anti-corruption/forms-of-documents-related-to-anti-corruption-for-filling/detail/6555357.html" office:name=""><text:span text:style-name="Definition">http://cheremush.mos.ru/anti-corruption/forms-of-documents-related-to-anti-corruption-for-filling/detail/6555357.html</text:span></text:a></text:p>
      <text:p text:style-name="Text_20_body"><text:a xlink:type="simple" xlink:href="http://cheremush.mos.ru" office:name=""><text:span text:style-name="Definition">Управа района Черемуш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9T00:57:07Z</meta:creation-date>
    <dc:date>2023-08-09T00:57:07Z</dc:date>
  </office:meta>
</office:document-meta>
</file>