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обращения-гражданина-юридического-лица-по-фактам-коррупционных-правонарушений"/>Форма обращения гражданина, юридического лица по фактам коррупционных правонарушений<text:bookmark-end text:name="форма-обращения-гражданина-юридического-лица-по-фактам-коррупционных-правонарушений"/></text:h>
      <text:p text:style-name="First_20_paragraph">05.08.2019</text:p>
      <text:p text:style-name="Text_20_body"><text:a xlink:type="simple" xlink:href="https://cheremush.mos.ru/downloads/Обращение%20гражданина,%20юридического%20лица%20по%20фактам%20коррупционных%20правонарушений.pdf" office:name=""><text:span text:style-name="Definition">Форма обращения гражданина, юридического лица по фактам коррупционных правонарушений</text:span></text:a>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8262079.html" office:name=""><text:span text:style-name="Definition">http://cheremush.mos.ru/anti-corruption/forms-of-documents-related-to-anti-corruption-for-filling/detail/8262079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1:06:01Z</meta:creation-date>
    <dc:date>2023-07-25T21:06:01Z</dc:date>
  </office:meta>
</office:document-meta>
</file>