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орма-уведомления-представителя-нанимателя-работодателя-о-намерении-выполнять-иную-оплачиваемую-работу"/>Форма уведомления представителя нанимателя (работодателя) о намерении выполнять иную оплачиваемую работу<text:bookmark-end text:name="форма-уведомления-представителя-нанимателя-работодателя-о-намерении-выполнять-иную-оплачиваемую-работу"/></text:h>
      <text:p text:style-name="First_20_paragraph">05.08.2019</text:p>
      <text:p text:style-name="Text_20_body"><text:a xlink:type="simple" xlink:href="https://cheremush.mos.ru/downloads/Форма%20уведомления%20представителя%20нанимателя%20о%20намерении%20выполнять%20иную%20оплачиваемую%20работу.pdf" office:name=""><text:span text:style-name="Definition">Форма уведомления представителя нанимателя (работодателя) о намерении выполнять иную оплачиваемую работу.</text:span></text:a></text:p>
      <text:p text:style-name="Text_20_body"><text:line-break/></text:p>
      <text:p text:style-name="Text_20_body">Адрес страницы: <text:a xlink:type="simple" xlink:href="http://cheremush.mos.ru/anti-corruption/forms-of-documents-related-to-anti-corruption-for-filling/detail/8262094.html" office:name=""><text:span text:style-name="Definition">http://cheremush.mos.ru/anti-corruption/forms-of-documents-related-to-anti-corruption-for-filling/detail/8262094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9T01:03:14Z</meta:creation-date>
    <dc:date>2023-08-09T01:03:14Z</dc:date>
  </office:meta>
</office:document-meta>
</file>