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рма-справки-о-доходах-расходах-об-имуществе-и-обязательствах-имущественного-характера"/>Форма Справки о доходах, расходах, об имуществе и обязательствах имущественного характера<text:bookmark-end text:name="форма-справки-о-доходах-расходах-об-имуществе-и-обязательствах-имущественного-характера"/></text:h>
      <text:p text:style-name="First_20_paragraph">05.08.2019</text:p>
      <text:p text:style-name="Text_20_body"><text:a xlink:type="simple" xlink:href="https://cheremush.mos.ru/downloads/Справка%20о%20доходах.pdf" office:name=""><text:span text:style-name="Definition">Форма Справки о доходах, расходах, об имуществе и обязательствах имущественного характера.</text:span></text:a>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8262130.html" office:name=""><text:span text:style-name="Definition">http://cheremush.mos.ru/anti-corruption/forms-of-documents-related-to-anti-corruption-for-filling/detail/8262130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1:13:00Z</meta:creation-date>
    <dc:date>2023-08-09T01:13:00Z</dc:date>
  </office:meta>
</office:document-meta>
</file>