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ециальное-программное-обеспечение-справки-бк"/>Специальное программное обеспечение «Справки БК»<text:bookmark-end text:name="специальное-программное-обеспечение-справки-бк"/></text:h>
      <text:p text:style-name="First_20_paragraph">14.08.2019</text:p>
      <text:p text:style-name="Text_20_body"><text:a xlink:type="simple" xlink:href="http://www.kremlin.ru/structure/additional/12" office:name=""><text:span text:style-name="Definition">Специальное программное обеспечение «Справки БК» (версия 2.4) и информационные материалы по заполнению справок о доходах, расходах, об имуществе и обязательствах имущественного характера.</text:span></text:a></text:p>
      <text:p text:style-name="Text_20_body"><text:line-break/></text:p>
      <text:p text:style-name="Text_20_body">Адрес страницы: <text:a xlink:type="simple" xlink:href="http://cheremush.mos.ru/anti-corruption/forms-of-documents-related-to-anti-corruption-for-filling/detail/8283435.html" office:name=""><text:span text:style-name="Definition">http://cheremush.mos.ru/anti-corruption/forms-of-documents-related-to-anti-corruption-for-filling/detail/8283435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9T01:20:05Z</meta:creation-date>
    <dc:date>2023-08-09T01:20:05Z</dc:date>
  </office:meta>
</office:document-meta>
</file>