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text:bookmark-end text:name="методические-рекомендации-по-вопросам-представления-сведений-о-доходах-расходах-об-имуществе-и-обязательствах-имущественного-характера-и-заполнения-соответствующей-формы-справки-в-2021-году-за-отчетный-2020-год"/></text:h>
      <text:p text:style-name="First_20_paragraph">19.02.2021</text:p>
      <text:p text:style-name="Text_20_body"><text:a xlink:type="simple" xlink:href="https://cheremush.mos.ru/downloads/Методические%20рекомендации.docx" office:name=""><text:span text:style-name="Definition">Методические рекомендации по вопросам представления сведений о доходах, расходах, об имуществе и обязательствах имущественного характера и заполнения соответствующей формы справки в 2021 году (за отчетный 2020 год)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9730362.html" office:name=""><text:span text:style-name="Definition">http://cheremush.mos.ru/anti-corruption/forms-of-documents-related-to-anti-corruption-for-filling/detail/9730362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22:26Z</meta:creation-date>
    <dc:date>2023-08-09T01:22:26Z</dc:date>
  </office:meta>
</office:document-meta>
</file>