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еждународный-день-борьбы-с-коррупцией"/>Международный день борьбы с коррупцией<text:bookmark-end text:name="международный-день-борьбы-с-коррупцией"/></text:h>
      <text:p text:style-name="First_20_paragraph">09.12.2014</text:p>
      <text:p text:style-name="Text_20_body">Дата 09.12.2014 провозглашена Генеральной Ассамблеей Организации Объединенных Наций как международный день борьбы с коррупцией в связи с чем, Черемушкинской межрайонной прокуратурой подготовлена статья, посвященная вопросам предупреждения коррупционных правонарушений, допускаемых юридическими лицами, а также взаимодействие органов прокуратуры с поднадзорными органами исполнительной власти РФ.</text:p>
      <text:p text:style-name="Text_20_body">Статьей 1 Федерального закона «О противодействии коррупции» дано понятие, основных терминов понимания коррупции и противодействию коррупции.</text:p>
      <text:p text:style-name="Text_20_body">Так, коррупция - <text:bookmark text:name="Par5"/> злоупотребление служебным положением, дача взятки, получение взятки, злоупотребление полномочиями, коммерческий подкуп либо иное незаконное использование физическим лицом своего должностного положения вопреки законным интересам общества и государства в целях получения выгоды в виде денег, ценностей, иного имущества или услуг имущественного характера, иных имущественных прав для себя или для третьих лиц либо незаконное предоставление такой выгоды указанному лицу другими физическими лицами.</text:p>
      <text:p text:style-name="Text_20_body">Одним из наиболее важных аспектов противодействия коррупции является ее выявление и пресечение на стадии приготовления, иными словами принятие превентивных мер.</text:p>
      <text:p text:style-name="Text_20_body">Законодатель установил широкий спектр мер, направленных на профилактику коррупции, одной из таких мер в первую очередь является формирование в обществе нетерпимости к коррупционному поведению, а также правового просвещения граждан в данной сфере.</text:p>
      <text:p text:style-name="Text_20_body">Условно противодействие коррупции можно разделить на два самостоятельных блока:</text:p>
      <text:p text:style-name="Text_20_body">1) предупреждение коррупции и правовое просвещение граждан;</text:p>
      <text:p text:style-name="Text_20_body">2) исполнение требований федерального законодательства в сфере противодействия коррупции.</text:p>
      <text:p text:style-name="Text_20_body">Одним из основных принципов предупреждения коррупции является принцип открытости деятельности государственных органов и органов местного самоуправления</text:p>
      <text:p text:style-name="Text_20_body">Принцип открытости - открытость информации о деятельности государственных органов и органов местного самоуправления и свободный доступ к такой информации, кроме случаев, когда информация не может быть предоставлена в силу защищенности государственной или иной охраняемой законом тайны.</text:p>
      <text:p text:style-name="Text_20_body">Приоритетное применение мер по предупреждению коррупции, ориентирует на организацию повседневной работы в нормальном режиме, воспитание в обществе нетерпимости к коррупции, поднятие престижа публичной гражданской службы и обеспечение ее стабильности, воспитание нового поколения государственных и муниципальных служащих. Этот принцип задает тон реализации всего массива нормативных актов о публичной гражданской службе, а также тех нормативных актов, которые определяют порядок реализации прав граждан и организаций в административных отношениях. Нормативная база деятельности государственных и муниципальных служащих не должна быть коррупциогенной и подталкивать их к произвольному правоприменению. Важную роль в профилактике коррупции должно сыграть само общество.</text:p>
      <text:p text:style-name="Text_20_body">Опора на гражданское общество в борьбе с преступностью в целом и коррупцией в частности является важным направлением деятельности правоохранительных органов в демократических странах. В ст. 22 Конвенции Совета Европы об уголовной ответственности за коррупцию говорится о защите лиц, сотрудничающих с правосудием, и свидетелей и предлагается обеспечение эффективной и надлежащей защитой тех, кто сообщает о коррупционных преступлениях, сотрудничает с органами, осуществляющими расследования и разбирательства.</text:p>
      <text:p text:style-name="Text_20_body">В нашей стране для установления организационных основ противодействия коррупции в субъектах Российской Федерации Президентом разработан и утвержден Национальный план противодействия коррупции на 2014 – 2015 года.</text:p>
      <text:p text:style-name="Text_20_body">Именно Национальный план противодействия коррупции является механизмом обеспечения исполнения законодательных актов и управленческих решений в области противодействия коррупции, а также значительным дополнением по реализации отдельных положений Федерального закона «О противодействии коррупции».</text:p>
      <text:p text:style-name="Text_20_body">Федеральным <text:a xlink:type="simple" xlink:href="consultantplus://offline/ref=F411444677B1A3F1D34A7F3ACDBE758C278DBA27B2B4A72638361F5F3B569B03EB92890D6ABEF19Ct3V0N" office:name=""><text:span text:style-name="Definition">законом</text:span></text:a> от 03.12.2012 N 231-ФЗ введена в действие ст.13.3 Федерального закона «О противодействии коррупции» в соответствии с которой организации обязаны разрабатывать и принимать меры по предупреждению коррупции.</text:p>
      <text:p text:style-name="Text_20_body">Меры по предупреждению коррупции, принимаемые в организации, могут включать определение подразделений или должностных лиц, ответственных за профилактику коррупционных и иных правонарушений, сотрудничество организации с правоохранительными органами, разработку и внедрение в практику стандартов и процедур, направленных на обеспечение добросовестной работы организации, принятие кодекса этики и служебного поведения работников организации, предотвращение и урегулирование конфликта интересов, недопущение составления неофициальной отчетности и использования поддельных документов.</text:p>
      <text:p text:style-name="Text_20_body">Под организацией в данной статье понимается любая организация независимо от организационно-правовой формы. Однако в названном Законе не содержатся конкретных положений, каким образом исполнять требования ст.13.3. Затруднительно вести речь и о практической реализации данных положений, поскольку они имеют довольно декларативный характер.</text:p>
      <text:p text:style-name="Text_20_body">Исходя из диспозиции данной нормы, можно сделать вывод о том, что законодатель предоставляет организации (юридическому лицу) право выбора о способе противодействия коррупции, таким образом, данный перечень не является исчерпывающим.</text:p>
      <text:p text:style-name="Text_20_body">Юридическое лицо нарушает требования ст.13.3 лишь в том случае, когда организационно-распорядительные документы отсутствуют по большей части вышеуказанного перечня.</text:p>
      <text:p text:style-name="Text_20_body">Например: субъектом обязанным исполнять требования ст.13.3 разработан план по противодействию коррупции, определены подразделения и (или) должностные лица ответственные за профилактику коррупционных правонарушений. Вместе с тем, ни одного запланированного мероприятия по противодействию коррупции фактически не проведено. В ряде случаев в организационно-распорядительных документах о назначении лиц, ответственных за профилактику коррупционных правонарушений числятся не действующие сотрудники.</text:p>
      <text:p text:style-name="Text_20_body">В завершение необходимо отметить, что вопросы противодействия коррупции требуют тщательного рассмотрения и урегулированию на законодательном уровне, индивидуального подхода поступивших сведений о коррупционных правонарушениях, анализа динамики таких нарушений, а также причин и условий им способствующих. Гражданам Российской Федерации необходимо помнить, что коррупция может распространяться не только в высших органах власти, но и на местном уровне.</text:p>
      <text:p text:style-name="Text_20_body"><text:line-break/></text:p>
      <text:p text:style-name="Text_20_body">Адрес страницы: <text:a xlink:type="simple" xlink:href="http://cheremush.mos.ru/anti-corruption/plans-papers-reports-reviews-static-information-on-combating-corruption/detail/1457152.html" office:name=""><text:span text:style-name="Definition">http://cheremush.mos.ru/anti-corruption/plans-papers-reports-reviews-static-information-on-combating-corruption/detail/1457152.html</text:span></text:a></text:p>
      <text:p text:style-name="Text_20_body"><text:a xlink:type="simple" xlink:href="http://cheremush.mos.ru" office:name=""><text:span text:style-name="Definition">Управа района Черемуш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9T03:52:34Z</meta:creation-date>
    <dc:date>2023-08-09T03:52:34Z</dc:date>
  </office:meta>
</office:document-meta>
</file>