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системе-внутреннего-обеспечения-соответствия-требованиям-антимонопольного-законодательства-в-управе-района-черемушки-города-москвы"/>О системе внутреннего обеспечения соответствия требованиям антимонопольного законодательства в управе района Черемушки города Москвы<text:bookmark-end text:name="о-системе-внутреннего-обеспечения-соответствия-требованиям-антимонопольного-законодательства-в-управе-района-черемушки-города-москвы"/></text:h>
      <text:p text:style-name="First_20_paragraph">01.03.2019</text:p>
      <text:p text:style-name="Text_20_body"><text:line-break/></text:p>
      <text:p text:style-name="Text_20_body">Адрес страницы: <text:a xlink:type="simple" xlink:href="http://cheremush.mos.ru/anti-corruption/plans-papers-reports-reviews-static-information-on-combating-corruption/detail/7923020.html" office:name=""><text:span text:style-name="Definition">http://cheremush.mos.ru/anti-corruption/plans-papers-reports-reviews-static-information-on-combating-corruption/detail/7923020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04:06:50Z</meta:creation-date>
    <dc:date>2023-08-09T04:06:50Z</dc:date>
  </office:meta>
</office:document-meta>
</file>