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делать-если-провалился-по-ледпамятка"/>Что делать если провалился по лед?Памятка<text:bookmark-end text:name="что-делать-если-провалился-по-ледпамятка"/></text:h>
      <text:p text:style-name="First_20_paragraph">26.11.2024</text:p>
      <text:p text:style-name="Text_20_body"><text:line-break/></text:p>
      <text:p text:style-name="Text_20_body">Адрес страницы: <text:a xlink:type="simple" xlink:href="http://cheremush.mos.ru/emercom/safety-on-the-water/detail/12686675.html" office:name=""><text:span text:style-name="Definition">http://cheremush.mos.ru/emercom/safety-on-the-water/detail/12686675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00:23:03Z</meta:creation-date>
    <dc:date>2025-04-09T00:23:03Z</dc:date>
  </office:meta>
</office:document-meta>
</file>