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манчивый-лед-нельзя-играть-с-судьбой"/>Обманчивый лед! Нельзя играть с судьбой!<text:bookmark-end text:name="обманчивый-лед-нельзя-играть-с-судьбой"/></text:h>
      <text:p text:style-name="First_20_paragraph">20.12.2024</text:p>
      <text:p text:style-name="Text_20_body">Зимний лед, несмотря на устоявшуюся «минусовую» температуру воздуха, не стал достаточно крепким, чтобы выдержать вес не только взрослого человека, но и ребенка.</text:p>
      <text:p text:style-name="Text_20_body">На прочность льда влияет ряд факторов, которые учитывают далеко не все, когда собираются выйти на лед. Из-за этого часто жертвами происшествий на водоемах становятся дети, захотевшие испытать лед на прочность, а также взрослые люди, которые ведут себя как дети, решившие сократить маршрут через пруд по льду, и даже рыбаки, которые полагаются на «авось».</text:p>
      <text:p text:style-name="Text_20_body">В случае, если человек проваливается под лед, он сталкивается с непреодолимыми препятствиями на пути к самоспасению: это и судороги от ледяной воды, и течение, которое может унести далеко под ледяной покров, и промокшая одежда, которая сковывает движения и становится тяжелой гирей.</text:p>
      <text:p text:style-name="Text_20_body">Управление по ЮЗАО Департамента ГОЧСиПБ призывает жителей не испытывать судьбу и соблюдать правила безопасности:</text:p>
      <text:p text:style-name="Text_20_body">- обращайте внимание на красные предупреждающие знаки «Выход на лед запрещен!», они установлены на каждом водном объекте Юго-Западного округа, соблюдайте требования безопасности</text:p>
      <text:p text:style-name="Text_20_body">- избегайте прогулок вблизи водоемов в условиях плохой видимости</text:p>
      <text:p text:style-name="Text_20_body">- обходите края водоема, особенно в местах крутого склона, с которого можно скатиться прямо на ледяное полотно</text:p>
      <text:p text:style-name="Text_20_body">- проинформируйте своих близких, особенно детей, об опасности выхода на лед, это убережет их от несчастных случаев</text:p>
      <text:p text:style-name="Text_20_body"><text:line-break/></text:p>
      <text:p text:style-name="Text_20_body">Адрес страницы: <text:a xlink:type="simple" xlink:href="http://cheremush.mos.ru/emercom/safety-on-the-water/detail/12730062.html" office:name=""><text:span text:style-name="Definition">http://cheremush.mos.ru/emercom/safety-on-the-water/detail/12730062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00:22:39Z</meta:creation-date>
    <dc:date>2025-04-09T00:22:39Z</dc:date>
  </office:meta>
</office:document-meta>
</file>