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щита-персональных-данных-детей"/>Защита персональных данных детей<text:bookmark-end text:name="защита-персональных-данных-детей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emush.mos.ru/presscenter/mediagallery/102255/4509472/" office:name=""><text:span text:style-name="Definition">http://cheremush.mos.ru/presscenter/mediagallery/102255/4509472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1:28:45Z</meta:creation-date>
    <dc:date>2023-08-10T01:28:45Z</dc:date>
  </office:meta>
</office:document-meta>
</file>