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общественные-обсуждения-это-удобно"/>Почему общественные обсуждения – это удобно?<text:bookmark-end text:name="почему-общественные-обсуждения-это-удобно"/></text:h>
      <text:p text:style-name="First_20_paragraph">01.01.1970</text:p>
      <text:p text:style-name="Text_20_body"><text:line-break/></text:p>
      <text:p text:style-name="Text_20_body">Адрес страницы: <text:a xlink:type="simple" xlink:href="http://cheremush.mos.ru/presscenter/mediagallery/134492/9330114/" office:name=""><text:span text:style-name="Definition">http://cheremush.mos.ru/presscenter/mediagallery/134492/9330114/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23:09:58Z</meta:creation-date>
    <dc:date>2023-08-09T23:09:58Z</dc:date>
  </office:meta>
</office:document-meta>
</file>