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лед-лед-лед-сверкает-серебристый.-24.12.2014"/>Лед, лед, лед сверкает серебристый. 24.12.2014<text:bookmark-end text:name="лед-лед-лед-сверкает-серебристый.-24.12.2014"/></text:h>
      <text:p text:style-name="First_20_paragraph">01.01.1970</text:p>
      <text:p text:style-name="Text_20_body"><text:line-break/></text:p>
      <text:p text:style-name="Text_20_body">Адрес страницы: <text:a xlink:type="simple" xlink:href="http://cheremush.mos.ru/presscenter/mediagallery/37581/929176/" office:name=""><text:span text:style-name="Definition">http://cheremush.mos.ru/presscenter/mediagallery/37581/929176/</text:span></text:a></text:p>
      <text:p text:style-name="Text_20_body"><text:a xlink:type="simple" xlink:href="http://cheremush.mos.ru" office:name=""><text:span text:style-name="Definition">Управа района Черемуш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01T12:19:30Z</meta:creation-date>
    <dc:date>2023-06-01T12:19:30Z</dc:date>
  </office:meta>
</office:document-meta>
</file>