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луги-жкх-онлайн"/>Услуги ЖКХ онлайн<text:bookmark-end text:name="услуги-жкх-онлайн"/></text:h>
      <text:p text:style-name="First_20_paragraph">01.01.1970</text:p>
      <text:p text:style-name="Text_20_body">В век современных технологий решение бытовых проблем не должно занимать много времени.<text:line-break/>По статистике наиболее востребованными услугами в сфере ЖКХ являются оплата единого платежного документа (ЕПД) и передача показаний счетчиков воды и электричества.<text:line-break/>Сегодня, чтобы оплатить коммунальные услуги, необязательно ходить в отделение банка или на почту. Достаточно зайти на Портал городских услуг Москвы и оплатить ЕПД, не выходя из дома.<text:line-break/>Так, в 2014 году через портал было выдано около 900 тысяч ЕПД, а услуги ЖКХ пользователи оплатили на сумму свыше 2 миллиардов рублей.<text:line-break/>О том, где формируется платежная квитанция и куда звонить, если потек кран, более подробно в ролике «Услуги ЖКХ онлайн».</text:p>
      <text:p text:style-name="Text_20_body"><text:line-break/></text:p>
      <text:p text:style-name="Text_20_body">Адрес страницы: <text:a xlink:type="simple" xlink:href="http://cheremush.mos.ru/presscenter/mediagallery/83729/2039094/" office:name=""><text:span text:style-name="Definition">http://cheremush.mos.ru/presscenter/mediagallery/83729/2039094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1:49:23Z</meta:creation-date>
    <dc:date>2023-08-10T01:49:23Z</dc:date>
  </office:meta>
</office:document-meta>
</file>