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токод"/>Автокод<text:bookmark-end text:name="автокод"/></text:h>
      <text:p text:style-name="First_20_paragraph">01.01.1970</text:p>
      <text:p text:style-name="Text_20_body">Покупка новенького авто для многих из нас не по карману, а вторичный рынок полон сомнительных предложений.<text:line-break/>Стоит ли отказывать себе в возможности ездить за рулем из-за боязни приобрести проблемную машину?<text:line-break/>Однозначно нет!<text:line-break/>На портале Автокод вы можете узнать всю историю автомобиля, включая год выпуска, пробег и наличие ДТП.<text:line-break/>Кроме того, на портале доступны просмотр и оплата штрафов ГИБДД, регистрация автомобиля и другие полезные услуги для автовладельцев.<text:line-break/>Подробнее о возможностях портала Автокод вы узнаете из нашего одноименного ролика.</text:p>
      <text:p text:style-name="Text_20_body"><text:line-break/></text:p>
      <text:p text:style-name="Text_20_body">Адрес страницы: <text:a xlink:type="simple" xlink:href="http://cheremush.mos.ru/presscenter/mediagallery/83729/2086506/" office:name=""><text:span text:style-name="Definition">http://cheremush.mos.ru/presscenter/mediagallery/83729/2086506/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1:54:39Z</meta:creation-date>
    <dc:date>2023-08-10T01:54:39Z</dc:date>
  </office:meta>
</office:document-meta>
</file>