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лектронный-социальный-сертификат"/>Электронный социальный сертификат<text:bookmark-end text:name="электронный-социальный-сертификат"/></text:h>
      <text:p text:style-name="First_20_paragraph">01.01.1970</text:p>
      <text:p text:style-name="Text_20_body">Что такое Электронный социальный сертификат, и какие привилегии он дает?<text:line-break/>Активируйте его и получите возможность оплачивать необходимые покупки Социальной картой москвича в магазинах-участниках партнерской программы.<text:line-break/>Узнайте обо всех возможностях социального сертификата из одноимённого ролика.</text:p>
      <text:p text:style-name="Text_20_body"><text:line-break/></text:p>
      <text:p text:style-name="Text_20_body">Адрес страницы: <text:a xlink:type="simple" xlink:href="http://cheremush.mos.ru/presscenter/mediagallery/83729/2124018/" office:name=""><text:span text:style-name="Definition">http://cheremush.mos.ru/presscenter/mediagallery/83729/2124018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8:09:26Z</meta:creation-date>
    <dc:date>2023-05-27T08:09:26Z</dc:date>
  </office:meta>
</office:document-meta>
</file>