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информационные-технологии-в-транспорте-москвы-для-физических-лиц"/>Информационные технологии в транспорте Москвы для физических лиц<text:bookmark-end text:name="информационные-технологии-в-транспорте-москвы-для-физических-лиц"/></text:h>
      <text:p text:style-name="First_20_paragraph">01.01.1970</text:p>
      <text:p text:style-name="Text_20_body">Транспортная проблема - одна из острейших проблем крупных городов. Ее решение требует особого внимания.<text:line-break/>Благодаря информационным технологиям в Москве удалось улучшить транспортную обстановку.<text:line-break/><text:line-break/>Развитая парковочная инфраструктура и система видеонаблюдения на столичных дорогах помогли снизить поток личного автотранспорта и количество нарушений.<text:line-break/>Как же это работает?<text:line-break/>Об этом вы узнаете из нашего ролика!</text:p>
      <text:p text:style-name="Text_20_body"><text:line-break/></text:p>
      <text:p text:style-name="Text_20_body">Адрес страницы: <text:a xlink:type="simple" xlink:href="http://cheremush.mos.ru/presscenter/mediagallery/83729/2124052/" office:name=""><text:span text:style-name="Definition">http://cheremush.mos.ru/presscenter/mediagallery/83729/2124052/</text:span></text:a></text:p>
      <text:p text:style-name="Text_20_body"><text:a xlink:type="simple" xlink:href="http://cheremush.mos.ru" office:name=""><text:span text:style-name="Definition">Управа района Черемушки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8-10T01:59:45Z</meta:creation-date>
    <dc:date>2023-08-10T01:59:45Z</dc:date>
  </office:meta>
</office:document-meta>
</file>