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жителей-района-с-главой-управы-черемушки-21.09.2016"/>Встреча жителей района с главой управы Черемушки 21.09.2016<text:bookmark-end text:name="встреча-жителей-района-с-главой-управы-черемушки-21.09.2016"/></text:h>
      <text:p text:style-name="First_20_paragraph">01.01.1970</text:p>
      <text:p text:style-name="Text_20_body"><text:line-break/></text:p>
      <text:p text:style-name="Text_20_body">Адрес страницы: <text:a xlink:type="simple" xlink:href="http://cheremush.mos.ru/presscenter/mediagallery/99525/3799677/" office:name=""><text:span text:style-name="Definition">http://cheremush.mos.ru/presscenter/mediagallery/99525/3799677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0:35:24Z</meta:creation-date>
    <dc:date>2023-07-11T00:35:24Z</dc:date>
  </office:meta>
</office:document-meta>
</file>