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рмативы-гто-сдали-в-черемушках"/>Нормативы ГТО сдали в Черемушках<text:bookmark-end text:name="нормативы-гто-сдали-в-черемушках"/></text:h>
      <text:p text:style-name="First_20_paragraph">16.07.2021</text:p>
      <text:p text:style-name="Text_20_body"><text:span text:style-name="T1">Вчера на спортивном стадионе, расположенном по адресу: улица Профсоюзная, дом 42, корпус 3, состоялась сдача легкоатлетических нормативов комплекса ГТО.</text:span></text:p>
      <text:p text:style-name="Text_20_body">Участникам было необходимо преодолеть три этапа: кросс три километра; бег по пересеченной местности три километра; бег на 30 метров.</text:p>
      <text:p text:style-name="Text_20_body">Лучший результат по всех трем видам в возрастной категории 18 лет и младше показал 17 летний Илья Христенко.</text:p>
      <text:p text:style-name="Text_20_body">Стоит отметить, Всероссийский физкультурно спортивный комплекс «Готов к труду и обороне» (ГТО) — это нормативная основа физического воспитания, нацеленная на развитие массового спорта.</text:p>
      <text:p text:style-name="Text_20_body">ФОТО: управа района Черемушки<text:line-break/></text:p>
      <text:p text:style-name="Text_20_body"><text:line-break/></text:p>
      <text:p text:style-name="Text_20_body">Адрес страницы: <text:a xlink:type="simple" xlink:href="http://cheremush.mos.ru/presscenter/news/detail/10112590.html" office:name=""><text:span text:style-name="Definition">http://cheremush.mos.ru/presscenter/news/detail/10112590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04:26:56Z</meta:creation-date>
    <dc:date>2023-06-30T04:26:56Z</dc:date>
  </office:meta>
</office:document-meta>
</file>