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вершить-прогулку-по-русскому-северу-не-выходя-из-дома-могут-жители-старшего-поколения-из-черемушек"/>Совершить «Прогулку по Русскому Северу», не выходя из дома, могут жители старшего поколения из Черемушек<text:bookmark-end text:name="совершить-прогулку-по-русскому-северу-не-выходя-из-дома-могут-жители-старшего-поколения-из-черемушек"/></text:h>
      <text:p text:style-name="First_20_paragraph">18.08.2021</text:p>
      <text:p text:style-name="Text_20_body"><text:span text:style-name="T1">Совершив более пятисот поездок по северным городам и сёлам, фотограф и издатель Сергей Обух собрал архив уникальных художественных кадров. Жители Черемушек старшего поколения смогут посмотреть онлайн-программу «Прогулку по Русскому Северу».</text:span></text:p>
      <text:p text:style-name="Text_20_body">Зрители увидят редкие снимки северной природы и подробнее узнают о Великом Новгороде, Вологде, Кижах, Сольвычегодске, Тотьме и других городах.</text:p>
      <text:p text:style-name="Text_20_body">Чем же так привлекателен Русский Север не только для специалистов, но и туристов со всех уголков земного шара расскажут во время программы.</text:p>
      <text:p text:style-name="Text_20_body">Видео доступно <text:a xlink:type="simple" xlink:href="https://www.youtube.com/watch?v=OHRIUc3qlK8" office:name=""><text:span text:style-name="Definition">тут</text:span></text:a>.</text:p>
      <text:p text:style-name="Text_20_body">ФОТО: mos.ru<text:line-break/></text:p>
      <text:p text:style-name="Text_20_body"><text:line-break/></text:p>
      <text:p text:style-name="Text_20_body">Адрес страницы: <text:a xlink:type="simple" xlink:href="http://cheremush.mos.ru/presscenter/news/detail/10187754.html" office:name=""><text:span text:style-name="Definition">http://cheremush.mos.ru/presscenter/news/detail/10187754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3T23:14:57Z</meta:creation-date>
    <dc:date>2023-05-13T23:14:57Z</dc:date>
  </office:meta>
</office:document-meta>
</file>