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оревнованиях-по-стритболу-спорт-для-всех-отличились-спортсмены-из-черемушек"/>На соревнованиях по стритболу «Спорт для всех» отличились спортсмены из Черемушек<text:bookmark-end text:name="на-соревнованиях-по-стритболу-спорт-для-всех-отличились-спортсмены-из-черемушек"/></text:h>
      <text:p text:style-name="First_20_paragraph">21.09.2021</text:p>
      <text:p text:style-name="Text_20_body"><text:span text:style-name="T1">Во Дворце игровых видов спорта «Содружество» состоялись окружных отборочные соревнования по стритболу в рамках Московских межокружных олимпиад «Спорт для всех» и «Московский двор – спортивных двор». В состязаниях приняли участие жители района Черемушки.</text:span></text:p>
      <text:p text:style-name="Text_20_body">Спортивные мероприятия проходили в рамках популяризации занятий спортом у подростков и взрослых.</text:p>
      <text:p text:style-name="Text_20_body">Спортсмены показывали блестящую игру, и женская команда Черемушек смогла завоевать почетное третье место на спартакиаде «Спорт для всех».</text:p>
      <text:p text:style-name="Text_20_body">Победителей и призеров состязаний наградили памятными кубками, медалями и дипломами соответствующих степеней.</text:p>
      <text:p text:style-name="Text_20_body">ФОТО: управа района Черемушки</text:p>
      <text:p text:style-name="Text_20_body"><text:line-break/></text:p>
      <text:p text:style-name="Text_20_body">Адрес страницы: <text:a xlink:type="simple" xlink:href="http://cheremush.mos.ru/presscenter/news/detail/10267425.html" office:name=""><text:span text:style-name="Definition">http://cheremush.mos.ru/presscenter/news/detail/10267425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6:07:32Z</meta:creation-date>
    <dc:date>2023-06-22T06:07:32Z</dc:date>
  </office:meta>
</office:document-meta>
</file>