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T1" style:family="text">
      <style:text-properties fo:font-weight="bold" style:font-weight-asian="bold" style:font-weight-complex="bold"/>
    </style:style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районные-соревнования-по-футболу-прошли-в-черемушках"/>Районные соревнования по футболу прошли в Черемушках<text:bookmark-end text:name="районные-соревнования-по-футболу-прошли-в-черемушках"/></text:h>
      <text:p text:style-name="First_20_paragraph">22.09.2021</text:p>
      <text:p text:style-name="Text_20_body"><text:span text:style-name="T1">В честь прошедшего Дня города на территории района Черемушки состоялись соревнования по футболу среди детских команд 2010-2012 годов рождения.</text:span></text:p>
      <text:p text:style-name="Text_20_body">Состязания проходили на стадионе, расположенном по адресу: улица Профсоюзная, дом 42, корпус 3. Футбольные поединки проходили в несколько дней.</text:p>
      <text:p text:style-name="Text_20_body">Команды-участники демонстрировали свой профессионализм и интересные приемы. Зрители с удовольствием поддерживали юных спортсменов крикам и аплодисментами.</text:p>
      <text:p text:style-name="Text_20_body">По итогам соревнований команды получили памятные награды: дипломы, кубки и медали.</text:p>
      <text:p text:style-name="Text_20_body">ФОТО: управа района Черемушки<text:line-break/></text:p>
      <text:p text:style-name="Text_20_body"><text:line-break/></text:p>
      <text:p text:style-name="Text_20_body">Адрес страницы: <text:a xlink:type="simple" xlink:href="http://cheremush.mos.ru/presscenter/news/detail/10269249.html" office:name=""><text:span text:style-name="Definition">http://cheremush.mos.ru/presscenter/news/detail/10269249.html</text:span></text:a></text:p>
      <text:p text:style-name="Text_20_body"><text:a xlink:type="simple" xlink:href="http://cheremush.mos.ru" office:name=""><text:span text:style-name="Definition">Управа района Черемушки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8-08T15:52:43Z</meta:creation-date>
    <dc:date>2023-08-08T15:52:43Z</dc:date>
  </office:meta>
</office:document-meta>
</file>