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окружных-соревнованиях-по-дартс-отличились-спортсмены-из-черемушек"/>На окружных соревнованиях по дартс отличились спортсмены из Черемушек<text:bookmark-end text:name="на-окружных-соревнованиях-по-дартс-отличились-спортсмены-из-черемушек"/></text:h>
      <text:p text:style-name="First_20_paragraph">04.10.2021</text:p>
      <text:p text:style-name="Text_20_body"><text:span text:style-name="T1">Во Дворце игровых видов спорта «Содружество» завершились окружные отборочные соревнования по дартс Московской комплексной межокружной Спартакиады «Спорт для всех». В состязаниях приняли участие спортсмены из Черемушек.</text:span></text:p>
      <text:p text:style-name="Text_20_body">Соревнования проходили в трех возрастных категориях: 18-29 лет, 30-49 лет, 50-59 лет (мужчины) и 50-54 лет (женщины).</text:p>
      <text:p text:style-name="Text_20_body">Основной задачей каждого участника было как можно точно попасть в цель. В зачет шло общее количество очков от команды.</text:p>
      <text:p text:style-name="Text_20_body">Так, по итогам состязаний в команде Черемушек лучшими стали Дмитрий Бараник, занявший второе место, и Марина Александрова, завоевавшая третье место. В общекомандном зачете спортсмены заняли третье место.</text:p>
      <text:p text:style-name="Text_20_body">Победителей и призеров соревнований наградили кубками, медалями и грамотами.</text:p>
      <text:p text:style-name="Text_20_body">ФОТО: управа района Черемушки<text:line-break/></text:p>
      <text:p text:style-name="Text_20_body"><text:line-break/></text:p>
      <text:p text:style-name="Text_20_body">Адрес страницы: <text:a xlink:type="simple" xlink:href="http://cheremush.mos.ru/presscenter/news/detail/10292651.html" office:name=""><text:span text:style-name="Definition">http://cheremush.mos.ru/presscenter/news/detail/10292651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15:54:57Z</meta:creation-date>
    <dc:date>2023-08-08T15:54:57Z</dc:date>
  </office:meta>
</office:document-meta>
</file>