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академика-полякова-установили-памятную-доску"/>На улице Академика Полякова установили памятную доску<text:bookmark-end text:name="на-улице-академика-полякова-установили-памятную-доску"/></text:h>
      <text:p text:style-name="First_20_paragraph">11.02.2016</text:p>
      <text:p text:style-name="Text_20_body"><text:span text:style-name="T1">В октябре прошлого года в районе Черемушки появилась улица Академика Полякова – в честь выдающегося советского и российского историка Юрия Полякова. Вчера на одном из домов улицы была установлена памятная доска, рассказывающая о том, чьим именем она названа.</text:span></text:p>
      <text:p text:style-name="Text_20_body">Юрия Полякова не стало в 2012 году. С инициативой увековечить память ученого выступило руководство Академии наук и Института истории РАН.</text:p>
      <text:p text:style-name="Text_20_body">Юрий Поляков был историком-универсалом – специалистом в области новейшей истории России, экономической истории, исторической демографии и географии. В свое время он возглавлял Институт истории Российской академии наук.</text:p>
      <text:p text:style-name="Text_20_body">Его именем назвали проезд между улицами Профсоюзная и Новочеремушкинская.</text:p>
      <text:p text:style-name="Text_20_body">На церемонии открытия памятной доски присутствовали помощник президента России Андрей Фурсенко, заместитель мэра Москвы по вопросам социального развития Леонид Печатников, представители префектуры округа и управы района, родственники и коллеги академика. </text:p>
      <text:p text:style-name="Text_20_body"><text:line-break/></text:p>
      <text:p text:style-name="Text_20_body">Адрес страницы: <text:a xlink:type="simple" xlink:href="http://cheremush.mos.ru/presscenter/news/detail/2511972.html" office:name=""><text:span text:style-name="Definition">http://cheremush.mos.ru/presscenter/news/detail/251197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2T00:00:56Z</meta:creation-date>
    <dc:date>2023-11-22T00:00:56Z</dc:date>
  </office:meta>
</office:document-meta>
</file>