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черемушек-отличились-на-окружных-соревнованиях-по-волейболу"/>Спортсмены из Черемушек отличились на окружных соревнованиях по волейболу<text:bookmark-end text:name="спортсмены-из-черемушек-отличились-на-окружных-соревнованиях-по-волейболу"/></text:h>
      <text:p text:style-name="First_20_paragraph">26.09.2019</text:p>
      <text:p text:style-name="Text_20_body"><text:span text:style-name="T1">Окружной этап отборочных соревнований по волейболу в программе Московской комплексной межокружной Спартакиады «Спорт для всех-2019» прошел во Дворце игровых видов спорта «Содружества» прошел. В состязаниях приняли участи женская и мужская команды из Черемушек.</text:span></text:p>
      <text:p text:style-name="Text_20_body">Состязания проходили для возрастных групп от 18 до 39 лет. Игры проводились по правилам игры в волейбол: три партии до 25 очков.</text:p>
      <text:p text:style-name="Text_20_body">По результатам состязаний команда женщин и команда мужчин заняли вторые места.</text:p>
      <text:p text:style-name="Text_20_body">Победители и призеры были награждены кубками и дипломами.</text:p>
      <text:p text:style-name="Text_20_body"><text:line-break/></text:p>
      <text:p text:style-name="Text_20_body">Адрес страницы: <text:a xlink:type="simple" xlink:href="http://cheremush.mos.ru/presscenter/news/detail/8377229.html" office:name=""><text:span text:style-name="Definition">http://cheremush.mos.ru/presscenter/news/detail/8377229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6T13:45:02Z</meta:creation-date>
    <dc:date>2023-10-16T13:45:02Z</dc:date>
  </office:meta>
</office:document-meta>
</file>