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зимой-в-парках-москвы-пройдут-бесплатные-тренировки-по-керлингу"/>Зимой в парках Москвы пройдут бесплатные тренировки по керлингу<text:bookmark-end text:name="зимой-в-парках-москвы-пройдут-бесплатные-тренировки-по-керлингу"/></text:h>
      <text:p text:style-name="First_20_paragraph">10.12.2019</text:p>
      <text:p text:style-name="Text_20_body"><text:span text:style-name="T1">Как сообщает </text:span><text:a xlink:type="simple" xlink:href="https://www.mos.ru/news/item/66613073/" office:name=""><text:span text:style-name="Definition">официальный сайт Мэра Москвы</text:span></text:a><text:span text:style-name="T1">, в столичных парках пройдут бесплатные занятия по керлингу.</text:span></text:p>
      <text:p text:style-name="Text_20_body">Этой зимой в парках Москвы москвичи смогут бесплатно научиться играть в керлинг. На уроках ждут взрослых и детей старше семи лет. Приходить на тренировки нужно в теплой одежде, с собой рекомендуется взять варежки или перчатки, а также наколенники. Спортивный инвентарь будет предоставлен на месте.</text:p>
      <text:p text:style-name="Text_20_body">Уроки керлинга уже проходят по субботам с 14:00 до 16:00 на «Jazz катке» в саду «Эрмитаж». Для того чтобы попасть на занятия, нужно оплатить только вход на каток. Тренировки рассчитаны на 50 человек, предварительная регистрация не нужна. Занятия продлятся до 29 февраля 2020 г.</text:p>
      <text:p text:style-name="Text_20_body">Также школа керлинга будет работать на катке «Сказка» в парке «Фили». Первые мастер-классы в текущем году пройдут 21 декабря, а в 2020 г. - 26 января и 16 февраля. Москвичей ждут на ледовой площадке с 14:00 до 16:00. Одновременно играть смогут до 40 человек. Вход на каток бесплатный, предварительная регистрация на занятия не нужна.</text:p>
      <text:p text:style-name="Text_20_body">Кроме того, занятия по керлингу пройдут на «Катке Дружбы» в парке 50-летия Октября. Принять участие в тренировке смогут до 40 человек одновременно. Мастер-классы пройдут 14 декабря 2019 г., а также 11 января и 8 февраля 2020 г. Каждый открытый урок продлится два часа, начало - в 14:00. Вход на каток свободный. Предварительная регистрация для участия в мастер-классе не требуется.</text:p>
      <text:p text:style-name="Text_20_body">Фото: mos.ru</text:p>
      <text:p text:style-name="Text_20_body"><text:line-break/></text:p>
      <text:p text:style-name="Text_20_body">Адрес страницы: <text:a xlink:type="simple" xlink:href="http://cheremush.mos.ru/presscenter/news/detail/8552823.html" office:name=""><text:span text:style-name="Definition">http://cheremush.mos.ru/presscenter/news/detail/8552823.html</text:span></text:a></text:p>
      <text:p text:style-name="Text_20_body"><text:a xlink:type="simple" xlink:href="http://cheremush.mos.ru" office:name=""><text:span text:style-name="Definition">Управа района Черемушки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9-20T03:21:48Z</meta:creation-date>
    <dc:date>2023-09-20T03:21:48Z</dc:date>
  </office:meta>
</office:document-meta>
</file>