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черемушек-смогут-оформить-пособие-по-безработице-по-упрощенной-системе"/>Жители Черемушек смогут оформить пособие по безработице по упрощенной системе<text:bookmark-end text:name="жители-черемушек-смогут-оформить-пособие-по-безработице-по-упрощенной-системе"/></text:h>
      <text:p text:style-name="First_20_paragraph">20.05.2020</text:p>
      <text:p text:style-name="Text_20_body"><text:line-break/></text:p>
      <text:p text:style-name="Text_20_body"><text:span text:style-name="T1">Жители района Черемушки и другие потерявшие работу из-за ситуации с коронавирусной инфекцией москвичи могут дистанционно оформить пособие на сайте центра «Моя работа». Об этом сообщает </text:span><text:a xlink:type="simple" xlink:href="https://www.mos.ru/mayor/themes/1299/6511050/" office:name=""><text:span text:style-name="Definition"><text:span text:style-name="T1">официальный сайт</text:span></text:span></text:a><text:span text:style-name="T1"> Мэра Москвы.</text:span></text:p>
      <text:p text:style-name="Text_20_body"><text:line-break/></text:p>
      <text:p text:style-name="Text_20_body">Оформить пособие можно по упрощенной системе, а выплаты начисляются в самые короткие сроки. Оно состоит из федеральной выплаты в размере 12 130 рублей и региональной надбавки. Их сумма составляет 19 500 рублей в месяц.</text:p>
      <text:p text:style-name="Text_20_body"><text:line-break/></text:p>
      <text:p text:style-name="Text_20_body">Полную сумму (19 500 руб) смогут получить горожане, которые отработали в этом году более 2 месяцев и потеряли работу из-за коронавируса.</text:p>
      <text:p text:style-name="Text_20_body"><text:line-break/></text:p>
      <text:p text:style-name="Text_20_body">Если вы потеряли работу в 2019 г., отработав при этом не менее полугода, то выплата составит 14 430 руб, во всех остальных случаях выплата составит 3 800 руб.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emush.mos.ru/presscenter/news/detail/8910002.html" office:name=""><text:span text:style-name="Definition">http://cheremush.mos.ru/presscenter/news/detail/8910002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20:45:00Z</meta:creation-date>
    <dc:date>2023-05-24T20:45:00Z</dc:date>
  </office:meta>
</office:document-meta>
</file>