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191-отметили-126-летие-михаила-зощенко"/>В библиотеке № 191 отметили 126-летие Михаила Зощенко<text:bookmark-end text:name="в-библиотеке-191-отметили-126-летие-михаила-зощенко"/></text:h>
      <text:p text:style-name="First_20_paragraph">11.08.2020</text:p>
      <text:p text:style-name="Text_20_body"><text:span text:style-name="T1">126 лет со дня рождения выдающегося русского писателя-сатирика и драматурга ХХ века Михаила Михайловича Зощенко исполнилось 10 августа. В честь этого события в библиотеке № 191, расположенной по адресу: улица Обручева, дом 51 района Черемушки, подготовили тематический видеоролик.</text:span></text:p>
      <text:p text:style-name="Text_20_body">«Судьба писателя была нелегкой. После невероятной популярности его ожидало публичное унижение, нищета и предательство. С именем Зощенко связано много как легендарного, так и неясного, противоречивого. Начиная с даты и места рождения. По каким-то причинам писатель указал в автобиографии 1895 год рождения вместо 1894, а место, где он появился на свет, вообще перенес из Петербурга на Украину, в Полтаву. Подобная путаница сопровождала его всю жизнь», - рассказали в пресс-службе библиотеки.</text:p>
      <text:p text:style-name="Text_20_body">Библиотекарь Мария Гук пригласила юных читателей отправиться в литературное путешествие по произведениям автора.</text:p>
      <text:p text:style-name="Text_20_body">«Страна Михаила Зощенко – завораживает, пленяет, манит и радует. Когда он писал свои юмористические рассказы для детей, то думал не о том, что над поступками непослушных девочек и мальчиков будут смеяться. Михаил Михайлович просто хотел научить юных читателей быть храбрыми и сильными, добрыми и умными. Из нашей онлайн программы вы узнаете очень интересные факты из биографии писателя, и главное услышите его рассказ «Глупая история», - говорится в сообщении библиотеки.</text:p>
      <text:p text:style-name="Text_20_body">Подробности в видео.</text:p>
      <text:p text:style-name="Text_20_body"><text:line-break/></text:p>
      <text:p text:style-name="Text_20_body">Адрес страницы: <text:a xlink:type="simple" xlink:href="http://cheremush.mos.ru/presscenter/news/detail/9123904.html" office:name=""><text:span text:style-name="Definition">http://cheremush.mos.ru/presscenter/news/detail/9123904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07:22:40Z</meta:creation-date>
    <dc:date>2023-07-25T07:22:40Z</dc:date>
  </office:meta>
</office:document-meta>
</file>