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T1" style:family="text">
      <style:text-properties fo:font-weight="bold" style:font-weight-asian="bold" style:font-weight-complex="bold"/>
    </style:style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центр-меридиан-ждёт-всех-желающих-на-мастер-класс"/>Центр "Меридиан" ждёт всех желающих на мастер-класс<text:bookmark-end text:name="центр-меридиан-ждёт-всех-желающих-на-мастер-класс"/></text:h>
      <text:p text:style-name="First_20_paragraph">04.09.2020</text:p>
      <text:p text:style-name="Text_20_body"/>
      <text:p text:style-name="Text_20_body"><text:line-break/><text:span text:style-name="T1">Клуб домоводства "Хозяюшка" приглашает старшее поколение принять участие в новом мастер-классе. Об этом сообщается на официальном сайте учреждения.</text:span></text:p>
      <text:p text:style-name="Text_20_body"><text:line-break/></text:p>
      <text:p text:style-name="Text_20_body">15 сентября ведущая встречи Ольга Скобкина покажет, как самим смастерить чудесную картину, используя такой вид творчества, как: бумагопластика. Техника основана на чудесном свойстве бумаги запоминать форму. Благодаря пластичности материала можно создавать объёмные композиции и трёхмерные скульптуры.</text:p>
      <text:p text:style-name="Text_20_body"><text:line-break/></text:p>
      <text:p text:style-name="Text_20_body">В программе:</text:p>
      <text:p text:style-name="Text_20_body">- мастер-класс "Букет цветов";</text:p>
      <text:p text:style-name="Text_20_body">- выставка работ участников.</text:p>
      <text:p text:style-name="Text_20_body">Справочная информация:</text:p>
      <text:p text:style-name="Text_20_body">Ольга Павловна Скобкина – руководитель творческой мастерской "Лучина". Преподавала в художественном салоне "Сабурово" скандинавскую керамику, бумагопластику, квиллинг, фриволите. Является руководителем прикладного искусства в Центре социального обслуживания и реабилитации инвалидов. Активно консультирует руководителей кружков детских садов, домов творчества и педагогов школ, проводит мастер-классы.</text:p>
      <text:p text:style-name="Text_20_body"><text:line-break/></text:p>
      <text:p text:style-name="Text_20_body">Время проведения: 15 сентября с 15:00 до 16:30</text:p>
      <text:p text:style-name="Text_20_body">Место проведения: конференц-зал</text:p>
      <text:p text:style-name="Text_20_body">Пригласительные билеты по тел.: 8 (495) 336-11-33Клуб домоводства "Хозяюшка" приглашает старшее поколение принять участие в новом мастер-классе. Об этом сообщается на официальном сайте учреждения.</text:p>
      <text:p text:style-name="Text_20_body"><text:line-break/></text:p>
      <text:p text:style-name="Text_20_body">15 сентября ведущая встречи Ольга Скобкина покажет, как самим смастерить чудесную картину, используя такой вид творчества, как: бумагопластика. Техника основана на чудесном свойстве бумаги запоминать форму. Благодаря пластичности материала можно создавать объёмные композиции и трёхмерные скульптуры.</text:p>
      <text:p text:style-name="Text_20_body"><text:line-break/></text:p>
      <text:p text:style-name="Text_20_body">В программе:</text:p>
      <text:p text:style-name="Text_20_body">- мастер-класс "Букет цветов";</text:p>
      <text:p text:style-name="Text_20_body">- выставка работ участников.</text:p>
      <text:p text:style-name="Text_20_body">Справочная информация:</text:p>
      <text:p text:style-name="Text_20_body">Ольга Павловна Скобкина – руководитель творческой мастерской "Лучина". Преподавала в художественном салоне "Сабурово" скандинавскую керамику, бумагопластику, квиллинг, фриволите. Является руководителем прикладного искусства в Центре социального обслуживания и реабилитации инвалидов. Активно консультирует руководителей кружков детских садов, домов творчества и педагогов школ, проводит мастер-классы.</text:p>
      <text:p text:style-name="Text_20_body"><text:line-break/></text:p>
      <text:p text:style-name="Text_20_body">Время проведения: 15 сентября с 15:00 до 16:30</text:p>
      <text:p text:style-name="Text_20_body">Место проведения: конференц-зал</text:p>
      <text:p text:style-name="Text_20_body">Пригласительные билеты по тел.: 8 (495) 336-11-33</text:p>
      <text:p text:style-name="Text_20_body"><text:line-break/></text:p>
      <text:p text:style-name="Text_20_body">Адрес страницы: <text:a xlink:type="simple" xlink:href="http://cheremush.mos.ru/presscenter/news/detail/9202579.html" office:name=""><text:span text:style-name="Definition">http://cheremush.mos.ru/presscenter/news/detail/9202579.html</text:span></text:a></text:p>
      <text:p text:style-name="Text_20_body"><text:a xlink:type="simple" xlink:href="http://cheremush.mos.ru" office:name=""><text:span text:style-name="Definition">Управа района Черемушки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3-06-03T14:16:15Z</meta:creation-date>
    <dc:date>2023-06-03T14:16:15Z</dc:date>
  </office:meta>
</office:document-meta>
</file>