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экскурсию-по-метро-санкт-петербурга-могут-совершить-жители-черемушек"/>Онлайн-экскурсию по метро Санкт-Петербурга могут совершить жители Черемушек<text:bookmark-end text:name="онлайн-экскурсию-по-метро-санкт-петербурга-могут-совершить-жители-черемушек"/></text:h>
      <text:p text:style-name="First_20_paragraph">17.11.2020</text:p>
      <text:p text:style-name="Text_20_body"><text:span text:style-name="T1">Для предотвращения распространения коронавирусной инфекции с 28 сентября жители старшего поколения вернулись на самоизоляцию. Познавательные лекции и мастер-классы в режиме онлайн проводят различные досуговые центры, парки и учреждения культуры. Так, жители Черемушек смогут посетить </text:span><text:a xlink:type="simple" xlink:href="https://youtu.be/XqMCPNdeUyQ" office:name=""><text:span text:style-name="Definition"><text:span text:style-name="T1">онлайн-экскурсию</text:span></text:span></text:a><text:span text:style-name="T1"> по метрополитену Санкт-Петербурга.</text:span></text:p>
      <text:p text:style-name="Text_20_body">Так, долголеты из Черемушек смогут побывать на онлайн экскурсии и узнать много интересного об истории и устройстве Питерской подземки. «Зрителям предоставится возможность оказаться в центре управления системами жизнеобеспечения метро, познакомиться с работой поездного диспетчера и оператора ситуационного центра», - говорится в сообщении пресс-центра Черемушкинского отделения центра социального обслуживания «Зюзино».</text:p>
      <text:p text:style-name="Text_20_body">Стоит отметить, полезную и интересную информацию о мероприятиях, проходимых в онлайн-режиме, жители Черемушек могут найти на странце Черемушкинского отделения центр социального обслуживания «Зюзино» на странице учреждения в социальной сети <text:a xlink:type="simple" xlink:href="https://www.facebook.com/mosdolgoletiecheremushki/" office:name=""><text:span text:style-name="Definition">Facebook</text:span></text:a>.</text:p>
      <text:p text:style-name="Text_20_body">ФОТО: https://www.facebook.com/mosdolgoletiecheremushki</text:p>
      <text:p text:style-name="Text_20_body"><text:line-break/></text:p>
      <text:p text:style-name="Text_20_body">Адрес страницы: <text:a xlink:type="simple" xlink:href="http://cheremush.mos.ru/presscenter/news/detail/9431736.html" office:name=""><text:span text:style-name="Definition">http://cheremush.mos.ru/presscenter/news/detail/9431736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54:19Z</meta:creation-date>
    <dc:date>2023-08-10T07:54:19Z</dc:date>
  </office:meta>
</office:document-meta>
</file>