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окружных-соревнованиях-по-волейболу-команда-из-черемушек-заняла-1-место"/>На окружных соревнованиях по волейболу команда из Черемушек заняла 1 место<text:bookmark-end text:name="на-окружных-соревнованиях-по-волейболу-команда-из-черемушек-заняла-1-место"/></text:h>
      <text:p text:style-name="First_20_paragraph">09.03.2021</text:p>
      <text:p text:style-name="Text_20_body"><text:span text:style-name="T1">Окружные отборочные соревнования по волейболу Московской Спартакиады «Спорт без границ» (спорт лиц с общими заболеваниями) состоялись в физкультурно-оздоровительном комплекса «Сфера». В состязаниях приняли участие спортсмены из Черемушек, занимающиеся в центре творчества, досуга и спорта «Хорошее настроение».</text:span></text:p>
      <text:p text:style-name="Text_20_body">Мероприятие проходило с целью социальной физической реабилитации людей с ограниченными возможностями с помощью физкультуры и спорта.</text:p>
      <text:p text:style-name="Text_20_body">По результатам состязаний спортсмены из Черемушек смогли завоевать почетное 1 место.</text:p>
      <text:p text:style-name="Text_20_body">Победители и призеры были награждены памятными кубками, медалями и грамотами.</text:p>
      <text:p text:style-name="Text_20_body">ФОТО: управа района Черемушки</text:p>
      <text:p text:style-name="Text_20_body"><text:line-break/></text:p>
      <text:p text:style-name="Text_20_body">Адрес страницы: <text:a xlink:type="simple" xlink:href="http://cheremush.mos.ru/presscenter/news/detail/9769478.html" office:name=""><text:span text:style-name="Definition">http://cheremush.mos.ru/presscenter/news/detail/9769478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4T03:19:36Z</meta:creation-date>
    <dc:date>2023-06-04T03:19:36Z</dc:date>
  </office:meta>
</office:document-meta>
</file>